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5_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style:snap-to-layout-grid="false" fo:text-align="center" fo:line-height="150%" fo:margin-left="0.3347in">
        <style:tab-stops/>
      </style:paragraph-properties>
      <style:text-properties style:font-name="標楷體" style:font-name-asian="標楷體" fo:font-weight="bold" style:font-weight-asian="bold" style:font-weight-complex="bold" fo:color="#FF0000" fo:font-size="18pt" style:font-size-asian="18pt" style:font-size-complex="18pt"/>
    </style:style>
    <style:style style:name="P4" style:parent-style-name="清單段落" style:family="paragraph">
      <style:paragraph-properties style:snap-to-layout-grid="false" fo:text-align="center" fo:line-height="150%" fo:margin-left="0.3347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" style:parent-style-name="清單段落" style:family="paragraph">
      <style:paragraph-properties style:snap-to-layout-grid="false" fo:text-align="center" fo:line-height="150%" fo:margin-left="0.3347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style:line-height-at-least="0.1666in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1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2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3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9" style:parent-style-name="清單段落" style:family="paragraph">
      <style:paragraph-properties style:snap-to-layout-grid="false" fo:line-height="150%" fo:margin-left="0.3347in" fo:text-indent="-0.3347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family="paragraph">
      <style:paragraph-properties style:snap-to-layout-grid="false" fo:line-height="150%" fo:margin-left="0.459in" fo:text-indent="-0.459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清單段落" style:family="paragraph">
      <style:paragraph-properties style:snap-to-layout-grid="false" fo:line-height="150%" fo:margin-left="0.459in" fo:text-indent="-0.459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6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150%" fo:margin-left="0.7875in" fo:text-indent="-0.3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150%" fo:margin-left="0.7875in" fo:text-indent="-0.3986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41" style:parent-style-name="內文" style:family="paragraph">
      <style:paragraph-properties style:snap-to-layout-grid="false" fo:text-align="justify" fo:line-height="150%" fo:margin-left="0.7875in" fo:text-indent="-0.398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46" style:parent-style-name="內文" style:family="paragraph">
      <style:paragraph-properties style:snap-to-layout-grid="false" fo:text-align="justify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 fo:line-height="150%" fo:margin-left="0.3347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5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清單段落" style:family="paragraph">
      <style:paragraph-properties style:snap-to-layout-grid="false" fo:line-height="150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text-align="justify" fo:line-height="150%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清單段落" style:family="paragraph">
      <style:paragraph-properties style:snap-to-layout-grid="false" fo:margin-top="0.125in" fo:line-height="115%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66" style:family="table-column">
      <style:table-column-properties style:column-width="1.4388in"/>
    </style:style>
    <style:style style:name="TableColumn67" style:family="table-column">
      <style:table-column-properties style:column-width="2.6298in"/>
    </style:style>
    <style:style style:name="TableColumn68" style:family="table-column">
      <style:table-column-properties style:column-width="1.8194in"/>
    </style:style>
    <style:style style:name="Table65" style:family="table">
      <style:table-properties style:width="5.8881in" fo:margin-left="0in" table:align="center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118" style:parent-style-name="清單段落" style:family="paragraph">
      <style:paragraph-properties style:snap-to-layout-grid="false" fo:line-height="150%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9" style:parent-style-name="清單段落" style:family="paragraph">
      <style:paragraph-properties style:snap-to-layout-grid="false" fo:line-height="150%"/>
    </style:style>
    <style:style style:name="T12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2" style:parent-style-name="超連結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9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40" style:parent-style-name="清單段落" style:family="paragraph">
      <style:paragraph-properties style:snap-to-layout-grid="false" fo:line-height="150%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2" style:parent-style-name="清單段落" style:family="paragraph">
      <style:paragraph-properties style:snap-to-layout-grid="false" fo:line-height="150%"/>
    </style:style>
    <style:style style:name="T14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5" style:parent-style-name="清單段落" style:family="paragraph">
      <style:paragraph-properties style:snap-to-layout-grid="false" fo:line-height="150%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3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54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55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56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57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58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style:snap-to-layout-grid="false" fo:text-align="justify" fo:line-height="0.3333in" fo:margin-left="0.3347in" fo:text-indent="-0.3347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1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2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3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4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5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6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T167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HK"/>
    </style:style>
    <style:style style:name="P168" style:parent-style-name="清單段落" style:family="paragraph">
      <style:paragraph-properties style:snap-to-layout-grid="false" fo:line-height="150%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臺中市文化資產處</text:p>
      <text:p text:style-name="P4">臺中市民俗、口述傳統暨傳統知識與實踐普查</text:p>
      <text:p text:style-name="P5"><text:span text:style-name="T6">成果發表會簡章</text:span></text:p>
      <text:list text:style-name="LFO2" text:continue-numbering="true">
        <text:list-item>
          <text:p text:style-name="P7">成果發表目的：</text:p>
        </text:list-item>
      </text:list>
      <text:p text:style-name="P8"><text:span text:style-name="T9">本次成果發表將</text:span><text:span text:style-name="T10">公</text:span><text:span text:style-name="T11">開</text:span><text:span text:style-name="T12">臺中市文化資產處</text:span><text:span text:style-name="T13">辦理</text:span><text:span text:style-name="T14">「</text:span><text:span text:style-name="T15">臺中市民俗、口述傳統暨傳統知識與實踐普查計畫(和平區除外)</text:span><text:span text:style-name="T16">」</text:span><text:span text:style-name="T17">調查成果，呈現臺中市珍貴無形文化資產的文化內涵與保存價值。透過普查過程，發掘並彙整具保存潛力之保存團體及其傳承成果，並藉由臺中市已登錄的民俗保存團體經驗分享，促進社會大眾認識在地文化，共同支持文化資產的永續保存與傳承，展現地方長期投入文化保存的努力。</text:span></text:p>
      <text:p text:style-name="P18"/>
      <text:list text:style-name="LFO2" text:continue-numbering="true">
        <text:list-item>
          <text:p text:style-name="P19"><text:span text:style-name="T20">指導單位：文化部文化資產局</text:span><text:span text:style-name="T21">/</text:span><text:span text:style-name="T22">臺中市政府</text:span></text:p>
        </text:list-item>
        <text:list-item>
          <text:p text:style-name="P23">主辦單位：臺中市文化資產處</text:p>
        </text:list-item>
        <text:list-item>
          <text:p text:style-name="P24">承辦單位：臻里創意開發有限公司</text:p>
        </text:list-item>
        <text:list-item>
          <text:p text:style-name="P25"><text:span text:style-name="T26">參與對象：</text:span><text:span text:style-name="T27">本次計畫</text:span><text:span text:style-name="T28">受訪</text:span><text:span text:style-name="T29">對象</text:span><text:span text:style-name="T30">、社區大學、地方文史工作者及一般民眾。</text:span></text:p>
        </text:list-item>
        <text:list-item>
          <text:p text:style-name="P31"><text:span text:style-name="T32">研習時數：</text:span><text:span text:style-name="T33">如有研習時數需求，請事先申請。全程參與之人員，將核發公務人員終身學習研習時數</text:span><text:span text:style-name="T34">3</text:span><text:span text:style-name="T35">小時。</text:span></text:p>
        </text:list-item>
        <text:list-item>
          <text:p text:style-name="P36">辦理方式：</text:p>
        </text:list-item>
      </text:list>
      <text:list text:style-name="LFO3" text:continue-numbering="true">
        <text:list-item>
          <text:p text:style-name="P37">透過本次計畫說明臺中市民俗、口述傳統暨傳統知識與實踐的普查成果說明。</text:p>
        </text:list-item>
        <text:list-item>
          <text:p text:style-name="P38"><text:span text:style-name="T39">計畫顧問分享民俗、口述傳統暨傳統知識與實踐未來的發展性、困境、問題與討論</text:span><text:span text:style-name="T40">。</text:span></text:p>
        </text:list-item>
        <text:list-item>
          <text:p text:style-name="P41"><text:span text:style-name="T42">邀請本市已登錄民俗之保存團體分享</text:span><text:span text:style-name="T43">C</text:span><text:span text:style-name="T44">類補助計畫的經驗分享</text:span><text:span text:style-name="T45">。</text:span></text:p>
        </text:list-item>
      </text:list>
      <text:list text:style-name="LFO2" text:continue-numbering="true">
        <text:list-item>
          <text:p text:style-name="P46">辦理日期與時間：</text:p>
        </text:list-item>
      </text:list>
      <text:p text:style-name="P47"><text:span text:style-name="T48">115</text:span><text:span text:style-name="T49">年</text:span><text:span text:style-name="T50">9</text:span><text:span text:style-name="T51">月</text:span><text:span text:style-name="T52">11</text:span><text:span text:style-name="T53">日</text:span><text:span text:style-name="T54">(</text:span><text:span text:style-name="T55">星期五</text:span><text:span text:style-name="T56">)</text:span><text:span text:style-name="T57">上午</text:span><text:span text:style-name="T58">9</text:span><text:span text:style-name="T59">點至</text:span><text:span text:style-name="T60">12</text:span><text:span text:style-name="T61">點</text:span></text:p>
      <text:soft-page-break/>
      <text:list text:style-name="LFO2" text:continue-numbering="true">
        <text:list-item>
          <text:p text:style-name="P62">辦理地點：</text:p>
        </text:list-item>
      </text:list>
      <text:p text:style-name="P63">臺中市元保宮(臺中市北區賴村里梅川西路三段109號)</text:p>
      <text:list text:style-name="LFO2" text:continue-numbering="true">
        <text:list-item>
          <text:p text:style-name="P64">活動流程：</text:p>
        </text:list-item>
      </text:list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時間</text:p>
          </table:table-cell>
          <table:table-cell table:style-name="TableCell72">
            <text:p text:style-name="P73">主題</text:p>
          </table:table-cell>
          <table:table-cell table:style-name="TableCell74">
            <text:p text:style-name="P75">說明</text:p>
          </table:table-cell>
        </table:table-row>
        <table:table-row table:style-name="TableRow76">
          <table:table-cell table:style-name="TableCell77">
            <text:p text:style-name="P78">09：00-09：10</text:p>
          </table:table-cell>
          <table:table-cell table:style-name="TableCell79">
            <text:p text:style-name="P80">來賓介紹</text:p>
          </table:table-cell>
          <table:table-cell table:style-name="TableCell81">
            <text:p text:style-name="P82">與會長官與來賓介紹並邀請致辭</text:p>
          </table:table-cell>
        </table:table-row>
        <table:table-row table:style-name="TableRow83">
          <table:table-cell table:style-name="TableCell84">
            <text:p text:style-name="P85">09：10-09：30</text:p>
          </table:table-cell>
          <table:table-cell table:style-name="TableCell86">
            <text:p text:style-name="P87">臺中市民俗、口述傳統暨傳統知識與實踐普查成果說明</text:p>
          </table:table-cell>
          <table:table-cell table:style-name="TableCell88">
            <text:p text:style-name="P89">計畫主持人蔡金鼎</text:p>
          </table:table-cell>
        </table:table-row>
        <table:table-row table:style-name="TableRow90">
          <table:table-cell table:style-name="TableCell91">
            <text:p text:style-name="P92">09：30-10：20</text:p>
          </table:table-cell>
          <table:table-cell table:style-name="TableCell93">
            <text:p text:style-name="P94">元保宮大道公出巡保存及放火獅民俗分享</text:p>
          </table:table-cell>
          <table:table-cell table:style-name="TableCell95">
            <text:p text:style-name="P96">邀請臺中市元保宮</text:p>
          </table:table-cell>
        </table:table-row>
        <table:table-row table:style-name="TableRow97">
          <table:table-cell table:style-name="TableCell98">
            <text:p text:style-name="P99">10：20-11：10</text:p>
          </table:table-cell>
          <table:table-cell table:style-name="TableCell100">
            <text:p text:style-name="P101">新社九庄媽遶境民俗C類計畫執行經驗分享</text:p>
          </table:table-cell>
          <table:table-cell table:style-name="TableCell102">
            <text:p text:style-name="P103">邀請臺中市新社區九庄媽文化協會</text:p>
          </table:table-cell>
        </table:table-row>
        <table:table-row table:style-name="TableRow104">
          <table:table-cell table:style-name="TableCell105">
            <text:p text:style-name="P106">11：10-11：50</text:p>
          </table:table-cell>
          <table:table-cell table:style-name="TableCell107">
            <text:p text:style-name="P108">臺灣的民俗、口述傳統暨傳統知識與實踐問題與討論</text:p>
          </table:table-cell>
          <table:table-cell table:style-name="TableCell109">
            <text:p text:style-name="P110">計畫顧問林崇熙老師</text:p>
          </table:table-cell>
        </table:table-row>
        <table:table-row table:style-name="TableRow111">
          <table:table-cell table:style-name="TableCell112">
            <text:p text:style-name="P113">11：50-12：00</text:p>
          </table:table-cell>
          <table:table-cell table:style-name="TableCell114">
            <text:p text:style-name="P115">交流時間</text:p>
          </table:table-cell>
          <table:table-cell table:style-name="TableCell116">
            <text:p text:style-name="P117">邀請現場參與社區與文史工作者分享與回饋</text:p>
          </table:table-cell>
        </table:table-row>
      </table:table>
      <text:p text:style-name="P118"/>
      <text:list text:style-name="LFO2" text:continue-numbering="true">
        <text:list-item>
          <text:p text:style-name="P119"><text:span text:style-name="T120">報名方式：即日起以線上表單進行報名</text:span><text:span text:style-name="T121">(</text:span><text:a xlink:href="https://forms.gle/SpxvPci3TGHwQiJQ6" office:target-frame-name="_top" xlink:show="replace"><text:span text:style-name="T122">https://forms.gle/SpxvPci3TGHwQiJQ6</text:span></text:a><text:span text:style-name="T123">)</text:span><text:span text:style-name="T124">至</text:span><text:span text:style-name="T125">115</text:span><text:span text:style-name="T126">年</text:span><text:span text:style-name="T127">9</text:span><text:span text:style-name="T128">月</text:span><text:span text:style-name="T129">8</text:span><text:span text:style-name="T130">日下午</text:span><text:span text:style-name="T131">5</text:span><text:span text:style-name="T132">時截止，並於</text:span><text:span text:style-name="T133">115</text:span><text:span text:style-name="T134">年</text:span><text:span text:style-name="T135">9</text:span><text:span text:style-name="T136">月</text:span><text:span text:style-name="T137">9</text:span><text:span text:style-name="T138">日以電子郵件通知。</text:span><text:bookmark-start text:name="_Hlt144767234"/><text:bookmark-start text:name="_Hlt144767235"/><text:bookmark-end text:name="_Hlt144767234"/><text:bookmark-end text:name="_Hlt144767235"/></text:p>
        </text:list-item>
      </text:list>
      <text:p text:style-name="P139">報名QR code：</text:p>
      <text:p text:style-name="P140"><text:span text:style-name="T141"><draw:frame draw:style-name="a0" draw:name="圖片 1" text:anchor-type="as-char" svg:x="0in" svg:y="0in" svg:width="2.26389in" svg:height="2.26389in" style:rel-width="scale" style:rel-height="scale"><draw:image xlink:href="media/image1.png" xlink:type="simple" xlink:show="embed" xlink:actuate="onLoad"/><svg:title/><svg:desc/></draw:frame></text:span></text:p>
      <text:list text:style-name="LFO2" text:continue-numbering="true">
        <text:list-item>
          <text:p text:style-name="P142"><text:span text:style-name="T143">交通資訊：</text:span><text:span text:style-name="T144"><text:s/></text:span></text:p>
        </text:list-item>
      </text:list>
      <text:soft-page-break/>
      <text:list text:style-name="LFO4" text:continue-numbering="true">
        <text:list-item>
          <text:p text:style-name="P145"><text:span text:style-name="T146">搭乘高鐵：臺中烏日站下，建議轉搭計程車或台中公車</text:span><text:span text:style-name="T147">33</text:span><text:span text:style-name="T148">號，於大道公廟</text:span><text:span text:style-name="T149">(</text:span><text:span text:style-name="T150">進化北路</text:span><text:span text:style-name="T151">)</text:span><text:span text:style-name="T152">站下車</text:span></text:p>
        </text:list-item>
        <text:list-item>
          <text:p text:style-name="P153">搭乘火車：臺中火車站下，建議搭乘計程車或台中公車25、33、52、61號在大道公廟(進化北路)站下車</text:p>
        </text:list-item>
        <text:list-item>
          <text:p text:style-name="P154">搭乘公車：</text:p>
        </text:list-item>
      </text:list>
      <text:list text:style-name="LFO5_1" text:continue-numbering="true">
        <text:list-item>
          <text:p text:style-name="P155">搭台中公車25、33、52、61號在大道公廟(進化北路)站下車</text:p>
        </text:list-item>
        <text:list-item>
          <text:p text:style-name="P156">搭台中公車6、29、32、101、108、500號在中清忠明路口站下車</text:p>
        </text:list-item>
      </text:list>
      <text:list text:style-name="LFO4" text:continue-numbering="true">
        <text:list-item>
          <text:p text:style-name="P157">自行開車：</text:p>
        </text:list-item>
      </text:list>
      <text:p text:style-name="P158">路線1：國道一號下大雅交流道-&gt;中清路往市區方向直走-&gt;至進化北路左轉續行-&gt;於梅川西路右轉即可到達<text:line-break/>路線2：國道三號轉74號道路-&gt;太原路交流道下-&gt;左轉直走過地下道直走太原北路-&gt;梅川西路左轉約100公尺即可抵達</text:p>
      <text:list text:style-name="LFO2" text:continue-numbering="true">
        <text:list-item>
          <text:p text:style-name="P159"><text:span text:style-name="T160">注意事項</text:span><text:span text:style-name="T161">：</text:span><text:span text:style-name="T162">主辦單位保留議程與相關事項變更或調整之權利。報名相關疑問，請洽</text:span><text:span text:style-name="T163">請洽臻里創意開發有限公司，電話</text:span><text:span text:style-name="T164">04-23723002</text:span><text:span text:style-name="T165">分機</text:span><text:span text:style-name="T166">315</text:span><text:span text:style-name="T167">林小姐。</text:span></text:p>
        </text:list-item>
      </text:list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5" style:display-name="標題 5" style:family="paragraph" style:parent-style-name="內文" style:default-outline-level="5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>
      <style:text-properties fo:color="#605E5C" fo:background-color="#E1DFDD"/>
    </style:style>
    <style:style style:name="項目符號" style:display-name="項目符號" style:family="paragraph" style:parent-style-name="內文" style:list-style-name="LFO5">
      <style:text-properties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標題5字元" style:display-name="標題 5 字元" style:family="text">
      <style:text-properties style:font-name="新細明體" style:font-name-complex="新細明體" fo:font-weight="bold" style:font-weight-asian="bold" style:font-weight-complex="bold"/>
    </style:style>
    <style:style style:name="small" style:display-name="smal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ext-muted" style:display-name="text-muted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WW_CharLFO1LVL1" style:family="text">
      <style:text-properties style:font-name="Wingdings"/>
    </style:style>
    <text:list-style style:name="LFO5" style:display-name="LFO5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5" style:num-format=""/>
    </text:outline-style>
    <style:style style:name="WW_CharLFO2LVL1" style:family="text">
      <style:text-properties style:font-name="標楷體" style:font-name-asian="標楷體" fo:language="en" fo:country="US"/>
    </style:style>
    <style:style style:name="WW_CharLFO3LVL1" style:family="text">
      <style:text-properties style:use-window-font-color="true" style:text-underline-type="none" style:text-underline-color="font-color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5_1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謝宥齡</dc:creator>
    <meta:creation-date>2026-08-12T13:22:00Z</meta:creation-date>
    <dc:date>2026-08-12T13:29:00Z</dc:date>
    <meta:print-date>2026-08-11T10:39:00Z</meta:print-date>
    <meta:template xlink:href="Normal" xlink:type="simple"/>
    <meta:editing-cycles>3</meta:editing-cycles>
    <meta:editing-duration>PT480S</meta:editing-duration>
    <meta:document-statistic meta:page-count="3" meta:paragraph-count="2" meta:word-count="196" meta:character-count="1315" meta:row-count="9" meta:non-whitespace-character-count="1121"/>
  </office:meta>
</office:document-meta>
</file>